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</office:automatic-styles>
  <office:body>
    <office:text>
      <text:p text:style-name="new_page_staatscourant"/>
      <text:p text:style-name="single-kop-titel">Intrekking omgevingsvergunning, het aanbrengen van reclame aan   de gevel van een bedrijfspand, Vleutenseweg 269 te Utrecht, HZ_INT-19-0057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/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Vleutenseweg 269 te Utrech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Z_INT-19-00570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Toelichting: Het aanbrengen van reclame aan de gevel van een   bedrijfspand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atum besluit: 15-03-2019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esluit: Ingetrokken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Bezwaar maken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Tegen dit besluit kunt u bezwaar maken binnen 6 weken na de   datum van deze publicatie.          Dit kan online via www.utrecht.nl/bezwaar. Als u schriftelijk bezwaar wilt   maken per brief, dan kunt u uw bezwaarschrift sturen naar het College van burgemeester   en wethouders, afdeling Juridische Zaken, Postbus 16200, 3500 CE Utrecht. In   het bezwaarschrift staat in elk geval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uw naam, adres, datum, handtekening en telefoon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de omschrijving en het kenmerk van het beslui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de reden van uw bezwaar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Stukken inzien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Kijk op deze webpagina in de linker kolom of er bijlagen staan   die u wilt inzien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E-mail naar bekendmakingen@utrecht.nl de volgende gegevens:   het kenmerk van deze aanvraag, uw naam, adres en telefoonnummer, en welke   informatie u wilt inzien. Wij e-mailen u dan de juiste stukken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Kom naar het Stadskantoor en maak hiervoor een balie-afspraak   via www.utrecht.nl/afspraakplannenbekijken.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4784</text:span><text:line-break/><text:date style:data-style-name="dag" text:fixed="true" text:date-value="2019-04-18"/><text:line-break/><text:date style:data-style-name="jaar" text:fixed="true" text:date-value="2019-04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94784</text:span><text:date style:data-style-name="nicedate" text:fixed="true" text:date-value="2019-04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94784</text:span><text:date style:data-style-name="nicedate" text:fixed="true" text:date-value="2019-04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Intrekking omgevingsvergunning, het aanbrengen van reclame aan   de gevel van een bedrijfspand, Vleutenseweg 269 te Utrecht, HZ_INT-19-00570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18</meta:user-defined>
    <meta:user-defined meta:name="OVERHEIDop.publicationIssue">94784</meta:user-defined>
    <meta:user-defined meta:name="OVERHEIDop.GmbID/DC.identifier">gmb-2019-94784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2HE 269</meta:user-defined>
    <meta:user-defined meta:name="OVERHEIDop.woonplaats">Utrecht</meta:user-defined>
    <meta:user-defined meta:name="OVERHEIDop.straatnaam">Vleutenseweg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190 456167</meta:user-defined>
    <meta:user-defined meta:name="OVERHEIDop.versieInformatie"/>
  </office:meta>
</office:document-meta>
</file>