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Intrekking omgevingsvergunning, het tijdelijk afwijken van het   bestemmingsplan voor een ééndaags festival (Fluffdisco 8-6-2019), Kanaalweg   199 te Utrecht, HZ_INT-19-100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Kanaalweg 199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INT-19-10067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tijdelijk afwijken van het bestemmingsplan voor   een ééndaags festival (Fluffdisco 8-6-2019)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15-04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 binnen 6 weken na de   datum van deze publicatie.          Dit kan online via www.utrecht.nl/bezwaar. Als u schriftelijk bezwaar wilt   maken per brief, dan kunt u uw bezwaarschrift sturen naar het College van burgemeester   en wethouders, afdeling Juridische Zaken, Postbus 16200, 3500 CE Utrecht. In  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 en telefoonnummer, en welke  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4771</text:span><text:line-break/><text:date style:data-style-name="dag" text:fixed="true" text:date-value="2019-04-18"/><text:line-break/><text:date style:data-style-name="jaar" text:fixed="true" text:date-value="2019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771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771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omgevingsvergunning, het tijdelijk afwijken van het   bestemmingsplan voor een ééndaags festival (Fluffdisco 8-6-2019), Kanaalweg   199 te Utrecht, HZ_INT-19-1006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8</meta:user-defined>
    <meta:user-defined meta:name="OVERHEIDop.publicationIssue">94771</meta:user-defined>
    <meta:user-defined meta:name="OVERHEIDop.GmbID/DC.identifier">gmb-2019-9477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L 199</meta:user-defined>
    <meta:user-defined meta:name="OVERHEIDop.woonplaats">Utrecht</meta:user-defined>
    <meta:user-defined meta:name="OVERHEIDop.straatnaam">Kanaalweg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882 456305</meta:user-defined>
    <meta:user-defined meta:name="OVERHEIDop.versieInformatie"/>
  </office:meta>
</office:document-meta>
</file>