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kappen van 3 bomen, het knotten van 16 bomen en het planten van 3 bomen, Leidseweg t.h.v. nummers 94 t/m 129 en Graadt van Roggenweg, naast nummer 27 te Utrecht, HZ_WABO-19-118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eidseweg t.h.v. nummers 94 t/m 129 en Graadt van Roggenweg, naast nummer 27 te Utrecht</text:span>
          </text:p>
            <text:p text:style-name="common-al">HZ_WABO-19-11852</text:p>
            <text:p text:style-name="common-al">Toelichting: het kappen van 3 bomen, het knotten van 16 bomen en het planten van 3 bomen</text:p>
            <text:p text:style-name="common-al">Datum ontvangst aanvraag: 10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4214</text:span><text:line-break/><text:date style:data-style-name="dag" text:fixed="true" text:date-value="2019-04-18"/><text:line-break/><text:date style:data-style-name="jaar" text:fixed="true" text:date-value="2019-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4214</text:span><text:date style:data-style-name="nicedate" text:fixed="true" text:date-value="2019-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4214</text:span><text:date style:data-style-name="nicedate" text:fixed="true" text:date-value="2019-04-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kappen van 3 bomen, het knotten van 16 bomen en het planten van 3 bomen, Leidseweg t.h.v. nummers 94 t/m 129 en Graadt van Roggenweg, naast nummer 27 te Utrecht, HZ_WABO-19-1185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18</meta:user-defined>
    <meta:user-defined meta:name="OVERHEIDop.publicationIssue">94214</meta:user-defined>
    <meta:user-defined meta:name="OVERHEIDop.GmbID/DC.identifier">gmb-2019-94214</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HA 94</meta:user-defined>
    <meta:user-defined meta:name="OVERHEID.PostcodeHuisnummer/OVERHEIDop.postcodeHuisnummer">3533HC 128</meta:user-defined>
    <meta:user-defined meta:name="OVERHEID.PostcodeHuisnummer/OVERHEIDop.postcodeHuisnummer">3531AA 27</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19361</meta:user-defined>
    <meta:user-defined meta:name="OVERHEIDop.externeBijlage">Bomenparagraaf-A|exb-2019-19362</meta:user-defined>
    <meta:user-defined meta:name="OVERHEIDop.externeBijlage">foto_1-A|exb-2019-19363</meta:user-defined>
    <meta:user-defined meta:name="OVERHEIDop.externeBijlage">foto_2-A|exb-2019-19364</meta:user-defined>
    <meta:user-defined meta:name="OVERHEIDop.externeBijlage">foto_3_-A|exb-2019-19365</meta:user-defined>
    <meta:user-defined meta:name="OVERHEIDop.externeBijlage">foto_4_bij_Hommelbrug-A|exb-2019-19366</meta:user-defined>
    <meta:user-defined meta:name="OVERHEIDop.externeBijlage">foto_5_bij_Hommelbrug-A|exb-2019-19367</meta:user-defined>
    <meta:user-defined meta:name="OVERHEIDop.externeBijlage">Quickscan_Wet_Natuurbescherming-A|exb-2019-19368</meta:user-defined>
    <meta:user-defined meta:name="OVERHEIDop.externeBijlage">Vellijst-A|exb-2019-19369</meta:user-defined>
    <meta:user-defined meta:name="OVERHEIDop.externeBijlage">Veltekening_1-A|exb-2019-19370</meta:user-defined>
    <meta:user-defined meta:name="OVERHEIDop.externeBijlage">Veltekening_2-A|exb-2019-19371</meta:user-defined>
    <meta:user-defined meta:name="OVERHEID.EPSG28992/DC.spatial">134881.75 455353.25</meta:user-defined>
    <meta:user-defined meta:name="OVERHEID.EPSG28992/DC.spatial">134616.4 455131.77</meta:user-defined>
    <meta:user-defined meta:name="OVERHEID.EPSG28992/DC.spatial">135332.84 455623.93</meta:user-defined>
    <meta:user-defined meta:name="OVERHEIDop.versieInformatie"/>
  </office:meta>
</office:document-meta>
</file>