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een dakkapel aan de achterzijde van een woning, Cremerstraat 228 te Utrecht,  HZ_WABO-19-108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228 te Utrecht</text:p>
            <text:p text:style-name="common-al">HZ_WABO-19-10839</text:p>
            <text:p text:style-name="common-al">Toelichting: het plaatsen van een dakkapel aan de achterzijde van een woning</text:p>
            <text:p text:style-name="common-al">Datum besluit: 12 april 2019</text:p>
            <text:p text:style-name="common-al">Startdatum bezwaartermijn: 16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4027</text:span><text:line-break/><text:date style:data-style-name="dag" text:fixed="true" text:date-value="2019-04-18"/><text:line-break/><text:date style:data-style-name="jaar" text:fixed="true" text:date-value="2019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027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027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plaatsen van een dakkapel aan de achterzijde van een woning, Cremerstraat 228 te Utrecht,  HZ_WABO-19-1083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8</meta:user-defined>
    <meta:user-defined meta:name="OVERHEIDop.publicationIssue">94027</meta:user-defined>
    <meta:user-defined meta:name="OVERHEIDop.GmbID/DC.identifier">gmb-2019-9402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BL 22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45.11 456455.05</meta:user-defined>
    <meta:user-defined meta:name="OVERHEIDop.versieInformatie"/>
  </office:meta>
</office:document-meta>
</file>