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MOLENPLEIN 2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reclame-uitingen op het perceel Molenplein 28 te Heerenveen</text:p>
            <text:p text:style-name="common-al">(11-04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2452</text:span><text:line-break/><text:date style:data-style-name="dag" text:fixed="true" text:date-value="2019-04-17"/><text:line-break/><text:date style:data-style-name="jaar" text:fixed="true" text:date-value="2019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2452</text:span><text:date style:data-style-name="nicedate" text:fixed="true" text:date-value="2019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92452</text:span><text:date style:data-style-name="nicedate" text:fixed="true" text:date-value="2019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MOLENPLEIN 28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7</meta:user-defined>
    <meta:user-defined meta:name="OVERHEIDop.publicationIssue">92452</meta:user-defined>
    <meta:user-defined meta:name="OVERHEIDop.GmbID/DC.identifier">gmb-2019-9245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LM 28</meta:user-defined>
    <meta:user-defined meta:name="OVERHEIDop.woonplaats">Heerenveen</meta:user-defined>
    <meta:user-defined meta:name="OVERHEIDop.straatnaam">Molenplei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065 552417</meta:user-defined>
    <meta:user-defined meta:name="OVERHEIDop.versieInformatie"/>
  </office:meta>
</office:document-meta>
</file>