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MORRA TEGENOVER NUMMER 10 TOT EN MET 14 (GRASVELD)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tijdelijk gebruik openbare ruimte op het perceel Morra tegenover nummer 10 tot en met 14 (grasveld) te Heerenveen (15 april 2019).</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92217</text:span><text:line-break/><text:date style:data-style-name="dag" text:fixed="true" text:date-value="2019-04-17"/><text:line-break/><text:date style:data-style-name="jaar" text:fixed="true" text:date-value="2019-04-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92217</text:span><text:date style:data-style-name="nicedate" text:fixed="true" text:date-value="2019-04-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92217</text:span><text:date style:data-style-name="nicedate" text:fixed="true" text:date-value="2019-04-17"/></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LENING OMGEVINGSVERGUNNING, MORRA TEGENOVER NUMMER 10 TOT EN MET 14 (GRASVELD) HEERENVEEN</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4-17</meta:user-defined>
    <meta:user-defined meta:name="OVERHEIDop.publicationIssue">92217</meta:user-defined>
    <meta:user-defined meta:name="OVERHEIDop.GmbID/DC.identifier">gmb-2019-92217</meta:user-defined>
    <meta:user-defined meta:name="OVERHEID.TaxonomieBeleidsagenda/OVERHEID.category">Huisvesting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46LN 10</meta:user-defined>
    <meta:user-defined meta:name="OVERHEIDop.woonplaats">Heerenveen</meta:user-defined>
    <meta:user-defined meta:name="OVERHEIDop.straatnaam">Morra</meta:user-defined>
    <meta:user-defined meta:name="OVERHEIDgvop.Informatietype/DC.type">Beschikkingen | afhandeling</meta:user-defined>
    <meta:user-defined meta:name="OVERHEID.Gemeente/OVERHEID.authority">Heerenveen</meta:user-defined>
    <meta:user-defined meta:name="OVERHEID.Gemeente/DCTERMS.publisher">Heerenveen</meta:user-defined>
    <meta:user-defined meta:name="OVERHEID.EPSG28992/DC.spatial">190224 551630</meta:user-defined>
    <meta:user-defined meta:name="OVERHEIDop.versieInformatie"/>
  </office:meta>
</office:document-meta>
</file>