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WJITTERINGSWEI 130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woning met een schuurgedeelte en het plaatsen van een woonunit (tijdelijk voor 6 maanden) op het perceel Wjitteringswei 130 te Aldeboarn  (12-04-2019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91663</text:span><text:line-break/><text:date style:data-style-name="dag" text:fixed="true" text:date-value="2019-04-16"/><text:line-break/><text:date style:data-style-name="jaar" text:fixed="true" text:date-value="2019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91663</text:span><text:date style:data-style-name="nicedate" text:fixed="true" text:date-value="2019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91663</text:span><text:date style:data-style-name="nicedate" text:fixed="true" text:date-value="2019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WJITTERINGSWEI 130 ALDEBOAR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4-16</meta:user-defined>
    <meta:user-defined meta:name="OVERHEIDop.publicationIssue">91663</meta:user-defined>
    <meta:user-defined meta:name="OVERHEIDop.GmbID/DC.identifier">gmb-2019-91663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95JT 130</meta:user-defined>
    <meta:user-defined meta:name="OVERHEIDop.woonplaats">Aldeboarn</meta:user-defined>
    <meta:user-defined meta:name="OVERHEIDop.straatnaam">Wjitteringswei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87499 562389</meta:user-defined>
    <meta:user-defined meta:name="OVERHEIDop.versieInformatie"/>
  </office:meta>
</office:document-meta>
</file>