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een dakkapel op het voordakvlak van een woning, Van Meursstraat 55 te Utrecht,  HZ_WABO-19-101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55 te Utrecht</text:p>
            <text:p text:style-name="common-al">HZ_WABO-19-10102</text:p>
            <text:p text:style-name="common-al">Toelichting: het plaatsen van een dakkapel op het voordakvlak van een woning</text:p>
            <text:p text:style-name="common-al">Datum besluit: 11 april 2019</text:p>
            <text:p text:style-name="common-al">Startdatum bezwaartermijn: 13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1591</text:span><text:line-break/><text:date style:data-style-name="dag" text:fixed="true" text:date-value="2019-04-16"/><text:line-break/><text:date style:data-style-name="jaar" text:fixed="true" text:date-value="2019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591</text:span><text:date style:data-style-name="nicedate" text:fixed="true" text:date-value="2019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1591</text:span><text:date style:data-style-name="nicedate" text:fixed="true" text:date-value="2019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plaatsen van een dakkapel op het voordakvlak van een woning, Van Meursstraat 55 te Utrecht,  HZ_WABO-19-1010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6</meta:user-defined>
    <meta:user-defined meta:name="OVERHEIDop.publicationIssue">91591</meta:user-defined>
    <meta:user-defined meta:name="OVERHEIDop.GmbID/DC.identifier">gmb-2019-91591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CH 5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20.69 456518.54</meta:user-defined>
    <meta:user-defined meta:name="OVERHEIDop.versieInformatie"/>
  </office:meta>
</office:document-meta>
</file>