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45 grondgebonden woningen met bijbehorende voorzieningen, Leeuwesteyn, veld 8a Leidsche Rijn te Utrecht,  HZ_WABO-18-393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euwesteyn, veld 8a Leidsche Rijn te Utrecht</text:p>
            <text:p text:style-name="common-al">HZ_WABO-18-39382</text:p>
            <text:p text:style-name="common-al">Toelichting: het bouwen van 45 grondgebonden woningen met bijbehorende voorzieningen</text:p>
            <text:p text:style-name="common-al">Datum besluit: 10 april 2019</text:p>
            <text:p text:style-name="common-al">Startdatum bezwaartermijn: 12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544</text:span><text:line-break/><text:date style:data-style-name="dag" text:fixed="true" text:date-value="2019-04-16"/><text:line-break/><text:date style:data-style-name="jaar" text:fixed="true" text:date-value="2019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544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544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45 grondgebonden woningen met bijbehorende voorzieningen, Leeuwesteyn, veld 8a Leidsche Rijn te Utrecht,  HZ_WABO-18-3938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6</meta:user-defined>
    <meta:user-defined meta:name="OVERHEIDop.publicationIssue">91544</meta:user-defined>
    <meta:user-defined meta:name="OVERHEIDop.GmbID/DC.identifier">gmb-2019-91544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4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691.8 455829.25</meta:user-defined>
    <meta:user-defined meta:name="OVERHEIDop.versieInformatie"/>
  </office:meta>
</office:document-meta>
</file>