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OPMANSHÔF 5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gedeeltelijk veranderen van een buitenschoolse opvang in kantoorruimtes (1ste verdieping) op het perceel Hopmanshôf 5 te Akkrum (10-01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113</text:span><text:line-break/><text:date style:data-style-name="dag" text:fixed="true" text:date-value="2019-01-15"/><text:line-break/><text:date style:data-style-name="jaar" text:fixed="true" text:date-value="2019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13</text:span><text:date style:data-style-name="nicedate" text:fixed="true" text:date-value="2019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13</text:span><text:date style:data-style-name="nicedate" text:fixed="true" text:date-value="2019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HOPMANSHÔF 5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15</meta:user-defined>
    <meta:user-defined meta:name="OVERHEIDop.publicationIssue">9113</meta:user-defined>
    <meta:user-defined meta:name="OVERHEIDop.GmbID/DC.identifier">gmb-2019-911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BK 5</meta:user-defined>
    <meta:user-defined meta:name="OVERHEIDop.woonplaats">Akkrum</meta:user-defined>
    <meta:user-defined meta:name="OVERHEIDop.straatnaam">Hopmanshôf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5411 562475</meta:user-defined>
    <meta:user-defined meta:name="OVERHEIDop.versieInformatie"/>
  </office:meta>
</office:document-meta>
</file>