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BUSINESS PARK FRIESLAND WEST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istorische Demoraces op 21 juli 2019 op de locatie Business Park Friesland West te Heerenveen (11-04-2019).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0824</text:span><text:line-break/><text:date style:data-style-name="dag" text:fixed="true" text:date-value="2019-04-16"/><text:line-break/><text:date style:data-style-name="jaar" text:fixed="true" text:date-value="2019-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0824</text:span><text:date style:data-style-name="nicedate" text:fixed="true" text:date-value="2019-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0824</text:span><text:date style:data-style-name="nicedate" text:fixed="true" text:date-value="2019-04-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BUSINESS PARK FRIESLAND WEST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6</meta:user-defined>
    <meta:user-defined meta:name="OVERHEIDop.publicationIssue">90824</meta:user-defined>
    <meta:user-defined meta:name="OVERHEIDop.GmbID/DC.identifier">gmb-2019-90824</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7SL</meta:user-defined>
    <meta:user-defined meta:name="OVERHEIDop.woonplaats">Heerenveen</meta:user-defined>
    <meta:user-defined meta:name="OVERHEIDop.straatnaam">Businesspark Friesland-Wes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8983 553208</meta:user-defined>
    <meta:user-defined meta:name="OVERHEIDop.versieInformatie"/>
  </office:meta>
</office:document-meta>
</file>