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ROF DR CLEVERINGASTRAAT 3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Prof Dr Cleveringastraat 36 te Heerenveen  (11 april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9432</text:span><text:line-break/><text:date style:data-style-name="dag" text:fixed="true" text:date-value="2019-04-15"/><text:line-break/><text:date style:data-style-name="jaar" text:fixed="true" text:date-value="2019-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9432</text:span><text:date style:data-style-name="nicedate" text:fixed="true" text:date-value="2019-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9432</text:span><text:date style:data-style-name="nicedate" text:fixed="true" text:date-value="2019-04-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PROF DR CLEVERINGASTRAAT 36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5</meta:user-defined>
    <meta:user-defined meta:name="OVERHEIDop.publicationIssue">89432</meta:user-defined>
    <meta:user-defined meta:name="OVERHEIDop.GmbID/DC.identifier">gmb-2019-89432</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LP 36</meta:user-defined>
    <meta:user-defined meta:name="OVERHEIDop.woonplaats">Heerenveen</meta:user-defined>
    <meta:user-defined meta:name="OVERHEIDop.straatnaam">Prof. Dr. Cleveringastraa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358 552052</meta:user-defined>
    <meta:user-defined meta:name="OVERHEIDop.versieInformatie"/>
  </office:meta>
</office:document-meta>
</file>