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tijdelijke daghoreca D2 naar D3 (verruiming openingstijden), Concordiastraat 80 te Utrecht,  HZ_WABO-19-084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ncordiastraat 80 te Utrecht</text:p>
            <text:p text:style-name="common-al">HZ_WABO-19-08495</text:p>
            <text:p text:style-name="common-al">Toelichting: het wijzigen van tijdelijke daghoreca D2 naar D3 (verruiming openingstijden)</text:p>
            <text:p text:style-name="common-al">Datum besluit: 9 april 2019</text:p>
            <text:p text:style-name="common-al">Startdatum bezwaartermijn: 11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8823</text:span><text:line-break/><text:date style:data-style-name="dag" text:fixed="true" text:date-value="2019-04-12"/><text:line-break/><text:date style:data-style-name="jaar" text:fixed="true" text:date-value="2019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8823</text:span><text:date style:data-style-name="nicedate" text:fixed="true" text:date-value="2019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8823</text:span><text:date style:data-style-name="nicedate" text:fixed="true" text:date-value="2019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wijzigen van tijdelijke daghoreca D2 naar D3 (verruiming openingstijden), Concordiastraat 80 te Utrecht,  HZ_WABO-19-0849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2</meta:user-defined>
    <meta:user-defined meta:name="OVERHEIDop.publicationIssue">88823</meta:user-defined>
    <meta:user-defined meta:name="OVERHEIDop.GmbID/DC.identifier">gmb-2019-88823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5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267.74 456626.05</meta:user-defined>
    <meta:user-defined meta:name="OVERHEIDop.versieInformatie"/>
  </office:meta>
</office:document-meta>
</file>