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een bovenwoning, Van Diemenstraat 22 BS te Utrecht, HZ_WABO-19-1166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Diemenstraat 22 BS te Utrecht</text:span>
          </text:p>
            <text:p text:style-name="common-al">HZ_WABO-19-11666</text:p>
            <text:p text:style-name="common-al">Toelichting: het bouwen van een dakterras op een bovenwoning</text:p>
            <text:p text:style-name="common-al">Datum ontvangst aanvraag: 9 april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8797</text:span><text:line-break/><text:date style:data-style-name="dag" text:fixed="true" text:date-value="2019-04-12"/><text:line-break/><text:date style:data-style-name="jaar" text:fixed="true" text:date-value="2019-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88797</text:span><text:date style:data-style-name="nicedate" text:fixed="true" text:date-value="2019-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88797</text:span><text:date style:data-style-name="nicedate" text:fixed="true" text:date-value="2019-04-1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dakterras op een bovenwoning, Van Diemenstraat 22 BS te Utrecht, HZ_WABO-19-11666</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12</meta:user-defined>
    <meta:user-defined meta:name="OVERHEIDop.publicationIssue">88797</meta:user-defined>
    <meta:user-defined meta:name="OVERHEIDop.GmbID/DC.identifier">gmb-2019-88797</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GH 22 bs</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18498</meta:user-defined>
    <meta:user-defined meta:name="OVERHEID.EPSG28992/DC.spatial">135116.49 455697.97</meta:user-defined>
    <meta:user-defined meta:name="OVERHEIDop.versieInformatie"/>
  </office:meta>
</office:document-meta>
</file>