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, Jacob Geelstraat 23 BSA te Utrecht,  HZ_WABO-19-05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cob Geelstraat 23 BSA te Utrecht</text:p>
            <text:p text:style-name="common-al">HZ_WABO-19-05023</text:p>
            <text:p text:style-name="common-al">Toelichting: het bouwen van een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8750</text:span><text:line-break/><text:date style:data-style-name="dag" text:fixed="true" text:date-value="2019-04-12"/><text:line-break/><text:date style:data-style-name="jaar" text:fixed="true" text:date-value="2019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8750</text:span><text:date style:data-style-name="nicedate" text:fixed="true" text:date-value="2019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8750</text:span><text:date style:data-style-name="nicedate" text:fixed="true" text:date-value="2019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terras, Jacob Geelstraat 23 BSA te Utrecht,  HZ_WABO-19-0502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2</meta:user-defined>
    <meta:user-defined meta:name="OVERHEIDop.publicationIssue">88750</meta:user-defined>
    <meta:user-defined meta:name="OVERHEIDop.GmbID/DC.identifier">gmb-2019-88750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TR 23 bsa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393.3 456339.51</meta:user-defined>
    <meta:user-defined meta:name="OVERHEIDop.versieInformatie"/>
  </office:meta>
</office:document-meta>
</file>