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het gewijzigd uitvoeren van een eerder verleende vergunning voor het verbouwen van een gebouw naar een hotel met gedeeltelijk aparthotel en additionele horeca, Kanaalstraat 197 te Utrecht,  HZ_WABO-19-03216</text:p>
      <text:section text:name="zakelijke-mededeling_id1-3-2" text:style-name="zakelijke-mededeling">
        <text:section text:name="zakelijke-mededeling-tekst_id1-3-2-1" text:style-name="zakelijke-mededeling-tekst">
          <text:section text:name="tekst_id1-3-2-1-1" text:style-name="tekst">
            <text:p text:style-name="common-al">Kanaalstraat 197 te Utrecht</text:p>
            <text:p text:style-name="common-al">HZ_WABO-19-03216</text:p>
            <text:p text:style-name="common-al">Toelichting: het gewijzigd uitvoeren van een eerder verleende vergunning voor het verbouwen van een gebouw naar een hotel met gedeeltelijk aparthotel en additionele horeca</text:p>
            <text:p text:style-name="common-al">Besluit tot verlenging beslistermijn met 6 weken</text:p>
            <text:p text:style-name="common-al">Rechtsmiddel: geen</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8735</text:span><text:line-break/><text:date style:data-style-name="dag" text:fixed="true" text:date-value="2019-04-12"/><text:line-break/><text:date style:data-style-name="jaar" text:fixed="true" text:date-value="2019-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8735</text:span><text:date style:data-style-name="nicedate" text:fixed="true" text:date-value="2019-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8735</text:span><text:date style:data-style-name="nicedate" text:fixed="true" text:date-value="2019-04-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ging beslistermijn omgevingsvergunning, het gewijzigd uitvoeren van een eerder verleende vergunning voor het verbouwen van een gebouw naar een hotel met gedeeltelijk aparthotel en additionele horeca, Kanaalstraat 197 te Utrecht,  HZ_WABO-19-03216</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12</meta:user-defined>
    <meta:user-defined meta:name="OVERHEIDop.publicationIssue">88735</meta:user-defined>
    <meta:user-defined meta:name="OVERHEIDop.GmbID/DC.identifier">gmb-2019-88735</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CG 197</meta:user-defined>
    <meta:user-defined meta:name="OVERHEIDgvop.Informatietype/DC.type">Beschikkingen | afhandeling</meta:user-defined>
    <meta:user-defined meta:name="OVERHEID.Gemeente/OVERHEID.authority">Utrecht</meta:user-defined>
    <meta:user-defined meta:name="OVERHEID.Gemeente/DCTERMS.publisher">Utrecht</meta:user-defined>
    <meta:user-defined meta:name="OVERHEID.EPSG28992/DC.spatial">135064.02 455921.67</meta:user-defined>
    <meta:user-defined meta:name="OVERHEIDop.versieInformatie"/>
  </office:meta>
</office:document-meta>
</file>