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ORRA TEGENOVER NUMMER 10 TOT EN MET 16 (GRASVELD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Morra tegenover nummer 10 tot en met 16 (grasveld) te Heerenveen  (08-04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7553</text:span><text:line-break/><text:date style:data-style-name="dag" text:fixed="true" text:date-value="2019-04-11"/><text:line-break/><text:date style:data-style-name="jaar" text:fixed="true" text:date-value="2019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7553</text:span><text:date style:data-style-name="nicedate" text:fixed="true" text:date-value="2019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7553</text:span><text:date style:data-style-name="nicedate" text:fixed="true" text:date-value="2019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MORRA TEGENOVER NUMMER 10 TOT EN MET 16 (GRASVELD)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1</meta:user-defined>
    <meta:user-defined meta:name="OVERHEIDop.publicationIssue">87553</meta:user-defined>
    <meta:user-defined meta:name="OVERHEIDop.GmbID/DC.identifier">gmb-2019-8755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6LN 10</meta:user-defined>
    <meta:user-defined meta:name="OVERHEIDop.woonplaats">Heerenveen</meta:user-defined>
    <meta:user-defined meta:name="OVERHEIDop.straatnaam">Morra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224 551630</meta:user-defined>
    <meta:user-defined meta:name="OVERHEIDop.versieInformatie"/>
  </office:meta>
</office:document-meta>
</file>