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REEDPAD 1 B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horeca-gelegenheid in een horeca-gelegenheid met bovenwoning (deels legalisatie) op het perceel Breedpad 1B te Heerenveen (indieningsdatum 09-11-2018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738</text:span><text:line-break/><text:date style:data-style-name="dag" text:fixed="true" text:date-value="2019-01-15"/><text:line-break/><text:date style:data-style-name="jaar" text:fixed="true" text:date-value="2019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738</text:span><text:date style:data-style-name="nicedate" text:fixed="true" text:date-value="2019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738</text:span><text:date style:data-style-name="nicedate" text:fixed="true" text:date-value="2019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BREEDPAD 1 B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15</meta:user-defined>
    <meta:user-defined meta:name="OVERHEIDop.publicationIssue">8738</meta:user-defined>
    <meta:user-defined meta:name="OVERHEIDop.GmbID/DC.identifier">gmb-2019-873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AA 1b</meta:user-defined>
    <meta:user-defined meta:name="OVERHEIDop.woonplaats">Heerenveen</meta:user-defined>
    <meta:user-defined meta:name="OVERHEIDop.straatnaam">Breedpad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0973 552686</meta:user-defined>
    <meta:user-defined meta:name="OVERHEIDop.versieInformatie"/>
  </office:meta>
</office:document-meta>
</file>