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aanleggen van een inrit voor een woning, Leidseweg 126A te Utrecht, HZ_WABO-19-1155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eidseweg 126A te Utrecht</text:span>
          </text:p>
            <text:p text:style-name="common-al">HZ_WABO-19-11551</text:p>
            <text:p text:style-name="common-al">Toelichting: het aanleggen van een inrit voor een woning</text:p>
            <text:p text:style-name="common-al">Datum ontvangst aanvraag: 8 april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87360</text:span><text:line-break/><text:date style:data-style-name="dag" text:fixed="true" text:date-value="2019-04-11"/><text:line-break/><text:date style:data-style-name="jaar" text:fixed="true" text:date-value="2019-04-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87360</text:span><text:date style:data-style-name="nicedate" text:fixed="true" text:date-value="2019-04-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87360</text:span><text:date style:data-style-name="nicedate" text:fixed="true" text:date-value="2019-04-1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aanleggen van een inrit voor een woning, Leidseweg 126A te Utrecht, HZ_WABO-19-11551</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4-11</meta:user-defined>
    <meta:user-defined meta:name="OVERHEIDop.publicationIssue">87360</meta:user-defined>
    <meta:user-defined meta:name="OVERHEIDop.GmbID/DC.identifier">gmb-2019-87360</meta:user-defined>
    <meta:user-defined meta:name="OVERHEIDop.referentienummer">Aangemaakt met Squit 20/20 Publiceren</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3HC 126a</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18225</meta:user-defined>
    <meta:user-defined meta:name="OVERHEID.EPSG28992/DC.spatial">134633.08 455143.93</meta:user-defined>
    <meta:user-defined meta:name="OVERHEIDop.versieInformatie"/>
  </office:meta>
</office:document-meta>
</file>