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genda hoorzitting commissie bezwaarschriften 15 april 20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18.45 uur hoorzitting over het bezwaar tegen de verleende omgevingsvergunning voor het bouwen van een woonzorgcentrum (vervanging) en technische ruimte op de locatie H. Hebbesstraat 1 en Jan Mankeslaan 15 te Heerenveen</text:p>
            <text:p text:style-name="common-al"/>
            <text:p text:style-name="common-al">19.10 uur hoorzitting over het bezwaar tegen de verleende omgevingsvergunning voor het veranderen van een woning in 7 wooneenheden op de locatie Schoterlandseweg 1B te Oudeschoot</text:p>
            <text:p text:style-name="common-al"/>
            <text:p text:style-name="common-al">19.35 uur hoorzitting over het bezwaar tegen de verleende omgevingsvergunning voor het veranderen van een winkel in een horecagelegenheid op de locatie Lindegracht 17 te Heerenveen</text:p>
            <text:p text:style-name="common-al"/>
            <text:p text:style-name="common-al">20.00 uur hoorzitting over de bezwaren tegen het besluit om het voormalig koetshuis op de locatie Brouwerslaan 51 te Heerenveen niet aan te wijzen als gemeentelijk monument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e hierboven genoemde tijden zijn onder voorbehoud. De agenda kan door omstandigheden wijzigen. Voor informatie kunt u contact opnemen met het secretariaat van de commissie bezwaarschriften via telefoonnummer 14 0513.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744</text:span><text:line-break/><text:date style:data-style-name="dag" text:fixed="true" text:date-value="2019-04-10"/><text:line-break/><text:date style:data-style-name="jaar" text:fixed="true" text:date-value="2019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5744</text:span><text:date style:data-style-name="nicedate" text:fixed="true" text:date-value="2019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85744</text:span><text:date style:data-style-name="nicedate" text:fixed="true" text:date-value="2019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genda hoorzitting commissie bezwaarschriften 15 april 2019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10</meta:user-defined>
    <meta:user-defined meta:name="OVERHEIDop.publicationIssue">85744</meta:user-defined>
    <meta:user-defined meta:name="OVERHEIDop.GmbID/DC.identifier">gmb-2019-85744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