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ERKELAAN 13 KAT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Kerkelaan 13 te Katlijk  </text:p>
            <text:p text:style-name="common-al">(03-04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3278</text:span><text:line-break/><text:date style:data-style-name="dag" text:fixed="true" text:date-value="2019-04-08"/><text:line-break/><text:date style:data-style-name="jaar" text:fixed="true" text:date-value="2019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3278</text:span><text:date style:data-style-name="nicedate" text:fixed="true" text:date-value="2019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3278</text:span><text:date style:data-style-name="nicedate" text:fixed="true" text:date-value="2019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KERKELAAN 13 KATLIJK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8</meta:user-defined>
    <meta:user-defined meta:name="OVERHEIDop.publicationIssue">83278</meta:user-defined>
    <meta:user-defined meta:name="OVERHEIDop.GmbID/DC.identifier">gmb-2019-83278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55JP 13</meta:user-defined>
    <meta:user-defined meta:name="OVERHEIDop.woonplaats">Katlijk</meta:user-defined>
    <meta:user-defined meta:name="OVERHEIDop.straatnaam">Kerkelaa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6985 551355</meta:user-defined>
    <meta:user-defined meta:name="OVERHEIDop.versieInformatie"/>
  </office:meta>
</office:document-meta>
</file>