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besluit mer beoordeling, Nijverheidsweg 6 te Utrecht,  HZ_WABO-19-0685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ijverheidsweg 6 te Utrecht</text:p>
            <text:p text:style-name="common-al">HZ_WABO-19-06850</text:p>
            <text:p text:style-name="common-al">Toelichting: besluit mer beoordeling</text:p>
            <text:p text:style-name="common-al">Datum besluit: 3 april 2019</text:p>
            <text:p text:style-name="common-al">Startdatum bezwaartermijn: 5 april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83116</text:span><text:line-break/><text:date style:data-style-name="dag" text:fixed="true" text:date-value="2019-04-08"/><text:line-break/><text:date style:data-style-name="jaar" text:fixed="true" text:date-value="2019-04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83116</text:span><text:date style:data-style-name="nicedate" text:fixed="true" text:date-value="2019-04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83116</text:span><text:date style:data-style-name="nicedate" text:fixed="true" text:date-value="2019-04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besluit mer beoordeling, Nijverheidsweg 6 te Utrecht,  HZ_WABO-19-06850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4-08</meta:user-defined>
    <meta:user-defined meta:name="OVERHEIDop.publicationIssue">83116</meta:user-defined>
    <meta:user-defined meta:name="OVERHEIDop.GmbID/DC.identifier">gmb-2019-83116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4AM 6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227.94 456987.24</meta:user-defined>
    <meta:user-defined meta:name="OVERHEIDop.versieInformatie"/>
  </office:meta>
</office:document-meta>
</file>