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aanbouw aan de achterzijde van de woning, Kanaalstraat 211 te Utrecht,  HZ_WABO-19-0409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naalstraat 211 te Utrecht</text:p>
            <text:p text:style-name="common-al">HZ_WABO-19-04090</text:p>
            <text:p text:style-name="common-al">Toelichting: het bouwen van een aanbouw aan de achterzijde van de woning</text:p>
            <text:p text:style-name="common-al">Datum besluit: 2 april 2019</text:p>
            <text:p text:style-name="common-al">Startdatum bezwaartermijn: 5 april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3097</text:span><text:line-break/><text:date style:data-style-name="dag" text:fixed="true" text:date-value="2019-04-08"/><text:line-break/><text:date style:data-style-name="jaar" text:fixed="true" text:date-value="2019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83097</text:span><text:date style:data-style-name="nicedate" text:fixed="true" text:date-value="2019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83097</text:span><text:date style:data-style-name="nicedate" text:fixed="true" text:date-value="2019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bouwen van een aanbouw aan de achterzijde van de woning, Kanaalstraat 211 te Utrecht,  HZ_WABO-19-04090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08</meta:user-defined>
    <meta:user-defined meta:name="OVERHEIDop.publicationIssue">83097</meta:user-defined>
    <meta:user-defined meta:name="OVERHEIDop.GmbID/DC.identifier">gmb-2019-83097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CH 211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991.28 455893.97</meta:user-defined>
    <meta:user-defined meta:name="OVERHEIDop.versieInformatie"/>
  </office:meta>
</office:document-meta>
</file>