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FEANSTERDYK 47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starten van een bedrijf op het adres Feansterdyk 47  8491 BV  Akkrum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3041</text:span><text:line-break/><text:date style:data-style-name="dag" text:fixed="true" text:date-value="2019-04-08"/><text:line-break/><text:date style:data-style-name="jaar" text:fixed="true" text:date-value="2019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3041</text:span><text:date style:data-style-name="nicedate" text:fixed="true" text:date-value="2019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3041</text:span><text:date style:data-style-name="nicedate" text:fixed="true" text:date-value="2019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MELDING WET MILIEUBEHEER, FEANSTERDYK 47 AKKRU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08</meta:user-defined>
    <meta:user-defined meta:name="OVERHEIDop.publicationIssue">83041</meta:user-defined>
    <meta:user-defined meta:name="OVERHEIDop.GmbID/DC.identifier">gmb-2019-83041</meta:user-defined>
    <meta:user-defined meta:name="OVERHEID.TaxonomieBeleidsagenda/OVERHEID.category">Natuur en milieu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91BV 47</meta:user-defined>
    <meta:user-defined meta:name="OVERHEIDop.woonplaats">Akkrum</meta:user-defined>
    <meta:user-defined meta:name="OVERHEIDop.straatnaam">Feansterdyk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85571 562032</meta:user-defined>
    <meta:user-defined meta:name="OVERHEIDop.versieInformatie"/>
  </office:meta>
</office:document-meta>
</file>