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plaatsen van een dakkapel aan de achterzijde van een woning, Cremerstraat 228 te Utrecht, HZ_WABO-19-1083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remerstraat 228 te Utrecht</text:span>
          </text:p>
            <text:p text:style-name="common-al">HZ_WABO-19-10839</text:p>
            <text:p text:style-name="common-al">Toelichting: het plaatsen van een dakkapel aan de achterzijde van een woning</text:p>
            <text:p text:style-name="common-al">Datum ontvangst aanvraag: 3 april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81879</text:span><text:line-break/><text:date style:data-style-name="dag" text:fixed="true" text:date-value="2019-04-05"/><text:line-break/><text:date style:data-style-name="jaar" text:fixed="true" text:date-value="2019-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81879</text:span><text:date style:data-style-name="nicedate" text:fixed="true" text:date-value="2019-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81879</text:span><text:date style:data-style-name="nicedate" text:fixed="true" text:date-value="2019-04-0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plaatsen van een dakkapel aan de achterzijde van een woning, Cremerstraat 228 te Utrecht, HZ_WABO-19-10839</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4-05</meta:user-defined>
    <meta:user-defined meta:name="OVERHEIDop.publicationIssue">81879</meta:user-defined>
    <meta:user-defined meta:name="OVERHEIDop.GmbID/DC.identifier">gmb-2019-81879</meta:user-defined>
    <meta:user-defined meta:name="OVERHEIDop.referentienummer">Aangemaakt met Squit 20/20 Publiceren</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2BL 226</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Aanvraagdocument  publiceerbaar-A|exb-2019-17216</meta:user-defined>
    <meta:user-defined meta:name="OVERHEID.EPSG28992/DC.spatial">135145.11 456455.05</meta:user-defined>
    <meta:user-defined meta:name="OVERHEIDop.versieInformatie"/>
  </office:meta>
</office:document-meta>
</file>