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an Houtenstraat  21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.</text:p>
            <text:p text:style-name="common-al"> Van Houtenstraat  21C, 3039PB , nieuw kozijn plaatsen of bestaand kozijn of gevelpaneel veranderen (aanvraagdatum  26-03-2019, dossiernummer OMV. 19.03.00547        )</text:p>
            <text:p text:style-name="common-al">Informatie aangevraagde vergunningen.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81748</text:span><text:line-break/><text:date style:data-style-name="dag" text:fixed="true" text:date-value="2019-04-05"/><text:line-break/><text:date style:data-style-name="jaar" text:fixed="true" text:date-value="2019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1748</text:span><text:date style:data-style-name="nicedate" text:fixed="true" text:date-value="2019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1748</text:span><text:date style:data-style-name="nicedate" text:fixed="true" text:date-value="2019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gevraagde omgevingsvergunning Van Houtenstraat  21C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5</meta:user-defined>
    <meta:user-defined meta:name="OVERHEIDop.publicationIssue">81748</meta:user-defined>
    <meta:user-defined meta:name="OVERHEIDop.GmbID/DC.identifier">gmb-2019-8174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Rotterdam</meta:user-defined>
    <meta:user-defined meta:name="OVERHEID.PostcodeHuisnummer/OVERHEIDop.postcodeHuisnummer">3039PB 21a</meta:user-defined>
    <meta:user-defined meta:name="OVERHEIDop.woonplaats">Rotterdam</meta:user-defined>
    <meta:user-defined meta:name="OVERHEIDop.straatnaam">Van Houtenstraat</meta:user-defined>
    <meta:user-defined meta:name="OVERHEIDgvop.Informatietype/DC.type">Beschikkingen | aanvraag</meta:user-defined>
    <meta:user-defined meta:name="OVERHEID.Gemeente/OVERHEID.authority">Rotterdam</meta:user-defined>
    <meta:user-defined meta:name="OVERHEID.Gemeente/DCTERMS.publisher">Rotterdam</meta:user-defined>
    <meta:user-defined meta:name="OVERHEID.EPSG28992/DC.spatial">91332 438372</meta:user-defined>
    <meta:user-defined meta:name="OVERHEIDop.versieInformatie"/>
  </office:meta>
</office:document-meta>
</file>