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Petrarcalaan 25 te Utrecht,  HZ_WABO-19-078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trarcalaan 25 te Utrecht</text:p>
            <text:p text:style-name="common-al">HZ_WABO-19-07819</text:p>
            <text:p text:style-name="common-al">Toelichting: het bouwen van een dakkapel aan de voorkant van een woning</text:p>
            <text:p text:style-name="common-al">Datum besluit: 1 april 2019</text:p>
            <text:p text:style-name="common-al">Startdatum bezwaartermijn: 3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0555</text:span><text:line-break/><text:date style:data-style-name="dag" text:fixed="true" text:date-value="2019-04-04"/><text:line-break/><text:date style:data-style-name="jaar" text:fixed="true" text:date-value="2019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0555</text:span><text:date style:data-style-name="nicedate" text:fixed="true" text:date-value="2019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0555</text:span><text:date style:data-style-name="nicedate" text:fixed="true" text:date-value="2019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kapel aan de voorkant van een woning, Petrarcalaan 25 te Utrecht,  HZ_WABO-19-07819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4</meta:user-defined>
    <meta:user-defined meta:name="OVERHEIDop.publicationIssue">80555</meta:user-defined>
    <meta:user-defined meta:name="OVERHEIDop.GmbID/DC.identifier">gmb-2019-80555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CP 25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256.14 455696.1</meta:user-defined>
    <meta:user-defined meta:name="OVERHEIDop.versieInformatie"/>
  </office:meta>
</office:document-meta>
</file>