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verbouwen van een winkel naar drie appartementen, Laan van Nieuw-Guinea 164, Spinozaweg 66-1 en 66-2 te Utrecht,  HZ_WABO-19-0093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aan van Nieuw-Guinea 164, Spinozaweg 66-1 en 66-2 te Utrecht</text:p>
            <text:p text:style-name="common-al">HZ_WABO-19-00933</text:p>
            <text:p text:style-name="common-al">Toelichting: het verbouwen van een winkel naar drie appartementen</text:p>
            <text:p text:style-name="common-al">Datum besluit: 1 april 2019</text:p>
            <text:p text:style-name="common-al">Startdatum bezwaartermijn: 3 april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80517</text:span><text:line-break/><text:date style:data-style-name="dag" text:fixed="true" text:date-value="2019-04-04"/><text:line-break/><text:date style:data-style-name="jaar" text:fixed="true" text:date-value="2019-04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80517</text:span><text:date style:data-style-name="nicedate" text:fixed="true" text:date-value="2019-04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80517</text:span><text:date style:data-style-name="nicedate" text:fixed="true" text:date-value="2019-04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verbouwen van een winkel naar drie appartementen, Laan van Nieuw-Guinea 164, Spinozaweg 66-1 en 66-2 te Utrecht,  HZ_WABO-19-00933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4-04</meta:user-defined>
    <meta:user-defined meta:name="OVERHEIDop.publicationIssue">80517</meta:user-defined>
    <meta:user-defined meta:name="OVERHEIDop.GmbID/DC.identifier">gmb-2019-80517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2SH 66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324.64 456183.51</meta:user-defined>
    <meta:user-defined meta:name="OVERHEIDop.versieInformatie"/>
  </office:meta>
</office:document-meta>
</file>