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uitbouw aan de achterzijde van een woning, M.P. Lindostraat 9 te Utrecht, HZ_WABO-19-10652</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P. Lindostraat 9 te Utrecht</text:span>
          </text:p>
            <text:p text:style-name="common-al">HZ_WABO-19-10652</text:p>
            <text:p text:style-name="common-al">Toelichting: het bouwen van een uitbouw aan de achterzijde van een woning</text:p>
            <text:p text:style-name="common-al">Datum ontvangst aanvraag: 1 april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80488</text:span><text:line-break/><text:date style:data-style-name="dag" text:fixed="true" text:date-value="2019-04-04"/><text:line-break/><text:date style:data-style-name="jaar" text:fixed="true" text:date-value="2019-04-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0488</text:span><text:date style:data-style-name="nicedate" text:fixed="true" text:date-value="2019-04-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80488</text:span><text:date style:data-style-name="nicedate" text:fixed="true" text:date-value="2019-04-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uitbouw aan de achterzijde van een woning, M.P. Lindostraat 9 te Utrecht, HZ_WABO-19-10652</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4-04</meta:user-defined>
    <meta:user-defined meta:name="OVERHEIDop.publicationIssue">80488</meta:user-defined>
    <meta:user-defined meta:name="OVERHEIDop.GmbID/DC.identifier">gmb-2019-80488</meta:user-defined>
    <meta:user-defined meta:name="OVERHEIDop.referentienummer">Aangemaakt met Squit 20/20 Publiceren</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2XE 9</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7016</meta:user-defined>
    <meta:user-defined meta:name="OVERHEID.EPSG28992/DC.spatial">135547.04 456212.18</meta:user-defined>
    <meta:user-defined meta:name="OVERHEIDop.versieInformatie"/>
  </office:meta>
</office:document-meta>
</file>