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RIANELAA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woonunit (tijdelijk voor 12 maanden) op het perceel Arianelaan 7 te Heerenveen (08-01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22</text:span><text:line-break/><text:date style:data-style-name="dag" text:fixed="true" text:date-value="2019-01-14"/><text:line-break/><text:date style:data-style-name="jaar" text:fixed="true" text:date-value="2019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22</text:span><text:date style:data-style-name="nicedate" text:fixed="true" text:date-value="2019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22</text:span><text:date style:data-style-name="nicedate" text:fixed="true" text:date-value="2019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ARIANELAAN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4</meta:user-defined>
    <meta:user-defined meta:name="OVERHEIDop.publicationIssue">8022</meta:user-defined>
    <meta:user-defined meta:name="OVERHEIDop.GmbID/DC.identifier">gmb-2019-802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</meta:user-defined>
    <meta:user-defined meta:name="OVERHEIDop.woonplaats">Heerenveen</meta:user-defined>
    <meta:user-defined meta:name="OVERHEIDop.straatnaam">Ariane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3353 552212</meta:user-defined>
    <meta:user-defined meta:name="OVERHEIDop.versieInformatie"/>
  </office:meta>
</office:document-meta>
</file>