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ROMPAED NAAST NUMMER 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Krompaed naast nummer 2 te Akkrum  (01 april 2019).</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0073</text:span><text:line-break/><text:date style:data-style-name="dag" text:fixed="true" text:date-value="2019-04-04"/><text:line-break/><text:date style:data-style-name="jaar" text:fixed="true" text:date-value="2019-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0073</text:span><text:date style:data-style-name="nicedate" text:fixed="true" text:date-value="2019-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0073</text:span><text:date style:data-style-name="nicedate" text:fixed="true" text:date-value="2019-04-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KROMPAED NAAST NUMMER 2 AKKRUM</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4</meta:user-defined>
    <meta:user-defined meta:name="OVERHEIDop.publicationIssue">80073</meta:user-defined>
    <meta:user-defined meta:name="OVERHEIDop.GmbID/DC.identifier">gmb-2019-80073</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EZ 2</meta:user-defined>
    <meta:user-defined meta:name="OVERHEIDop.woonplaats">Akkrum</meta:user-defined>
    <meta:user-defined meta:name="OVERHEIDop.straatnaam">Krompaed</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4780 562691</meta:user-defined>
    <meta:user-defined meta:name="OVERHEIDop.versieInformatie"/>
  </office:meta>
</office:document-meta>
</file>