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SPAD 8 BONTEBO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vervanging) op het perceel Bospad 8 Bontebok. Het besluit is voorbereid met de uitgebreide voorbereidingsprocedure afdeling 3.4 Awb. Er zijn geen zienswijzen ingediend.</text:p>
            <text:p text:style-name="tussenkopcur">Ter inzage</text:p>
            <text:p text:style-name="common-al">De beschikking alsmede de daarbij behorende stukken liggen met ingang van 4 april 2019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Bospad8BB-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9211</text:span><text:line-break/><text:date style:data-style-name="dag" text:fixed="true" text:date-value="2019-04-03"/><text:line-break/><text:date style:data-style-name="jaar" text:fixed="true" text:date-value="2019-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9211</text:span><text:date style:data-style-name="nicedate" text:fixed="true" text:date-value="2019-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9211</text:span><text:date style:data-style-name="nicedate" text:fixed="true" text:date-value="2019-04-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BOSPAD 8 BONTEBOK</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3</meta:user-defined>
    <meta:user-defined meta:name="OVERHEIDop.publicationIssue">79211</meta:user-defined>
    <meta:user-defined meta:name="OVERHEIDop.GmbID/DC.identifier">gmb-2019-79211</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5AN 8</meta:user-defined>
    <meta:user-defined meta:name="OVERHEIDop.woonplaats">Bontebok</meta:user-defined>
    <meta:user-defined meta:name="OVERHEIDop.straatnaam">Bospad</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8763 552096</meta:user-defined>
    <meta:user-defined meta:name="OVERHEIDop.versieInformatie"/>
  </office:meta>
</office:document-meta>
</file>