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vergroten van een kapverdieping van een woning, Fregatstraat 119 te Utrecht, HZ_WABO-19-1045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Fregatstraat 119 te Utrecht</text:span>
          </text:p>
            <text:p text:style-name="common-al">HZ_WABO-19-10450</text:p>
            <text:p text:style-name="common-al">Toelichting: het vergroten van een kapverdieping van een woning</text:p>
            <text:p text:style-name="common-al">Datum ontvangst aanvraag: 29 maart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79039</text:span><text:line-break/><text:date style:data-style-name="dag" text:fixed="true" text:date-value="2019-04-03"/><text:line-break/><text:date style:data-style-name="jaar" text:fixed="true" text:date-value="2019-04-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79039</text:span><text:date style:data-style-name="nicedate" text:fixed="true" text:date-value="2019-04-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79039</text:span><text:date style:data-style-name="nicedate" text:fixed="true" text:date-value="2019-04-0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vergroten van een kapverdieping van een woning, Fregatstraat 119 te Utrecht, HZ_WABO-19-10450</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4-03</meta:user-defined>
    <meta:user-defined meta:name="OVERHEIDop.publicationIssue">79039</meta:user-defined>
    <meta:user-defined meta:name="OVERHEIDop.GmbID/DC.identifier">gmb-2019-79039</meta:user-defined>
    <meta:user-defined meta:name="OVERHEIDop.referentienummer">Aangemaakt met Squit 20/20 Publiceren</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4RC 119</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16796</meta:user-defined>
    <meta:user-defined meta:name="OVERHEID.EPSG28992/DC.spatial">134009.03 456820.82</meta:user-defined>
    <meta:user-defined meta:name="OVERHEIDop.versieInformatie"/>
  </office:meta>
</office:document-meta>
</file>