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INDEGRACHT 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de voorgevel van een horeca-gelegenheid op het perceel Lindegracht 17 te Heerenveen  (27-03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8923</text:span><text:line-break/><text:date style:data-style-name="dag" text:fixed="true" text:date-value="2019-04-03"/><text:line-break/><text:date style:data-style-name="jaar" text:fixed="true" text:date-value="2019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8923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8923</text:span><text:date style:data-style-name="nicedate" text:fixed="true" text:date-value="2019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LINDEGRACHT 1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3</meta:user-defined>
    <meta:user-defined meta:name="OVERHEIDop.publicationIssue">78923</meta:user-defined>
    <meta:user-defined meta:name="OVERHEIDop.GmbID/DC.identifier">gmb-2019-7892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GJ 15</meta:user-defined>
    <meta:user-defined meta:name="OVERHEIDop.woonplaats">Heerenveen</meta:user-defined>
    <meta:user-defined meta:name="OVERHEIDop.straatnaam">Lindeg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066 552735</meta:user-defined>
    <meta:user-defined meta:name="OVERHEIDop.versieInformatie"/>
  </office:meta>
</office:document-meta>
</file>