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K R POSTSTRAAT 66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aanbrengen van een reclame-uiting op het perceel K R Poststraat 66 te Heerenveen  (25-03-2019)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8354</text:span><text:line-break/><text:date style:data-style-name="dag" text:fixed="true" text:date-value="2019-04-03"/><text:line-break/><text:date style:data-style-name="jaar" text:fixed="true" text:date-value="2019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8354</text:span><text:date style:data-style-name="nicedate" text:fixed="true" text:date-value="2019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8354</text:span><text:date style:data-style-name="nicedate" text:fixed="true" text:date-value="2019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K R POSTSTRAAT 66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03</meta:user-defined>
    <meta:user-defined meta:name="OVERHEIDop.publicationIssue">78354</meta:user-defined>
    <meta:user-defined meta:name="OVERHEIDop.GmbID/DC.identifier">gmb-2019-78354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1ER 66</meta:user-defined>
    <meta:user-defined meta:name="OVERHEIDop.woonplaats">Heerenveen</meta:user-defined>
    <meta:user-defined meta:name="OVERHEIDop.straatnaam">K.R. Poststraat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1343 553113</meta:user-defined>
    <meta:user-defined meta:name="OVERHEIDop.versieInformatie"/>
  </office:meta>
</office:document-meta>
</file>