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Vleutenseweg 392 te Utrecht, HZ_WABO-19-1024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leutenseweg 392 te Utrecht</text:span>
          </text:p>
            <text:p text:style-name="common-al">HZ_WABO-19-10240</text:p>
            <text:p text:style-name="common-al">Toelichting: het bouwen van een dakopbouw</text:p>
            <text:p text:style-name="common-al">Datum ontvangst aanvraag: 28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7679</text:span><text:line-break/><text:date style:data-style-name="dag" text:fixed="true" text:date-value="2019-04-02"/><text:line-break/><text:date style:data-style-name="jaar" text:fixed="true" text:date-value="2019-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7679</text:span><text:date style:data-style-name="nicedate" text:fixed="true" text:date-value="2019-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7679</text:span><text:date style:data-style-name="nicedate" text:fixed="true" text:date-value="2019-04-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akopbouw, Vleutenseweg 392 te Utrecht, HZ_WABO-19-10240</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02</meta:user-defined>
    <meta:user-defined meta:name="OVERHEIDop.publicationIssue">77679</meta:user-defined>
    <meta:user-defined meta:name="OVERHEIDop.GmbID/DC.identifier">gmb-2019-77679</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HW 392</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6588</meta:user-defined>
    <meta:user-defined meta:name="OVERHEID.EPSG28992/DC.spatial">134630.18 456250.13</meta:user-defined>
    <meta:user-defined meta:name="OVERHEIDop.versieInformatie"/>
  </office:meta>
</office:document-meta>
</file>