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een winkelpand tot drie appartementen en het bouwen van een dakopbouw/ bijzondere bouwlaag, Laan van Nieuw-Guinea 88 te Utrecht,  HZ_WABO-18-418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88 te Utrecht</text:p>
            <text:p text:style-name="common-al">HZ_WABO-18-41811</text:p>
            <text:p text:style-name="common-al">Toelichting: het verbouwen van een winkelpand tot drie appartementen en het bouwen van een dakopbouw/ bijzondere bouwlaag</text:p>
            <text:p text:style-name="common-al">Datum besluit: 26 maart 2019</text:p>
            <text:p text:style-name="common-al">Startdatum bezwaartermijn: 30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549</text:span><text:line-break/><text:date style:data-style-name="dag" text:fixed="true" text:date-value="2019-04-02"/><text:line-break/><text:date style:data-style-name="jaar" text:fixed="true" text:date-value="2019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7549</text:span><text:date style:data-style-name="nicedate" text:fixed="true" text:date-value="2019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7549</text:span><text:date style:data-style-name="nicedate" text:fixed="true" text:date-value="2019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bouwen van een winkelpand tot drie appartementen en het bouwen van een dakopbouw/ bijzondere bouwlaag, Laan van Nieuw-Guinea 88 te Utrecht,  HZ_WABO-18-4181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2</meta:user-defined>
    <meta:user-defined meta:name="OVERHEIDop.publicationIssue">77549</meta:user-defined>
    <meta:user-defined meta:name="OVERHEIDop.GmbID/DC.identifier">gmb-2019-77549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JM 8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78.03 456037.89</meta:user-defined>
    <meta:user-defined meta:name="OVERHEIDop.versieInformatie"/>
  </office:meta>
</office:document-meta>
</file>