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een dakkapel op het voordakvlak van een woning, Van Meursstraat 55 te Utrecht, HZ_WABO-19-101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Meursstraat 55 te Utrecht</text:span>
          </text:p>
            <text:p text:style-name="common-al">HZ_WABO-19-10102</text:p>
            <text:p text:style-name="common-al">Toelichting: het plaatsen van een dakkapel op het voordakvlak van een woning</text:p>
            <text:p text:style-name="common-al">Datum ontvangst aanvraag: 27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6324</text:span><text:line-break/><text:date style:data-style-name="dag" text:fixed="true" text:date-value="2019-04-01"/><text:line-break/><text:date style:data-style-name="jaar" text:fixed="true" text:date-value="2019-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6324</text:span><text:date style:data-style-name="nicedate" text:fixed="true" text:date-value="2019-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6324</text:span><text:date style:data-style-name="nicedate" text:fixed="true" text:date-value="2019-04-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een dakkapel op het voordakvlak van een woning, Van Meursstraat 55 te Utrecht, HZ_WABO-19-1010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1</meta:user-defined>
    <meta:user-defined meta:name="OVERHEIDop.publicationIssue">76324</meta:user-defined>
    <meta:user-defined meta:name="OVERHEIDop.GmbID/DC.identifier">gmb-2019-76324</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CH 55</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6388</meta:user-defined>
    <meta:user-defined meta:name="OVERHEID.EPSG28992/DC.spatial">134420.69 456518.54</meta:user-defined>
    <meta:user-defined meta:name="OVERHEIDop.versieInformatie"/>
  </office:meta>
</office:document-meta>
</file>