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overkapping aan de achtergevel, Fregatstraat 55 te Utrecht,  HZ_WABO-19-0007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Fregatstraat 55 te Utrecht</text:p>
            <text:p text:style-name="common-al">HZ_WABO-19-00078</text:p>
            <text:p text:style-name="common-al">Toelichting: het bouwen van een overkapping aan de achtergevel</text:p>
            <text:p text:style-name="common-al">Datum besluit: 26 maart 2019</text:p>
            <text:p text:style-name="common-al">Startdatum bezwaartermijn: 29 maart 2019</text:p>
            <text:p text:style-name="common-al">Besluit: Geweiger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76292</text:span><text:line-break/><text:date style:data-style-name="dag" text:fixed="true" text:date-value="2019-04-01"/><text:line-break/><text:date style:data-style-name="jaar" text:fixed="true" text:date-value="2019-04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76292</text:span><text:date style:data-style-name="nicedate" text:fixed="true" text:date-value="2019-04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76292</text:span><text:date style:data-style-name="nicedate" text:fixed="true" text:date-value="2019-04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bouwen van een overkapping aan de achtergevel, Fregatstraat 55 te Utrecht,  HZ_WABO-19-00078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4-01</meta:user-defined>
    <meta:user-defined meta:name="OVERHEIDop.publicationIssue">76292</meta:user-defined>
    <meta:user-defined meta:name="OVERHEIDop.GmbID/DC.identifier">gmb-2019-76292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4RB 55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4199.08 456795.19</meta:user-defined>
    <meta:user-defined meta:name="OVERHEIDop.versieInformatie"/>
  </office:meta>
</office:document-meta>
</file>