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EAZE 19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de beglazing van een woning op het perceel Weaze 19 te Aldeboarn  (22-03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4283</text:span><text:line-break/><text:date style:data-style-name="dag" text:fixed="true" text:date-value="2019-03-28"/><text:line-break/><text:date style:data-style-name="jaar" text:fixed="true" text:date-value="2019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4283</text:span><text:date style:data-style-name="nicedate" text:fixed="true" text:date-value="2019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4283</text:span><text:date style:data-style-name="nicedate" text:fixed="true" text:date-value="2019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WEAZE 19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8</meta:user-defined>
    <meta:user-defined meta:name="OVERHEIDop.publicationIssue">74283</meta:user-defined>
    <meta:user-defined meta:name="OVERHEIDop.GmbID/DC.identifier">gmb-2019-7428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5HD 19</meta:user-defined>
    <meta:user-defined meta:name="OVERHEIDop.woonplaats">Aldeboarn</meta:user-defined>
    <meta:user-defined meta:name="OVERHEIDop.straatnaam">Weaze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8870 562444</meta:user-defined>
    <meta:user-defined meta:name="OVERHEIDop.versieInformatie"/>
  </office:meta>
</office:document-meta>
</file>