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zonnepanelen op een staalconstructie achter een bedrijfspand, Nijverheidsweg 6 te Utrecht,  HZ_WABO-19-063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9-06372</text:p>
            <text:p text:style-name="common-al">Toelichting: het plaatsen van zonnepanelen op een staalconstructie achter een bedrijfspand</text:p>
            <text:p text:style-name="common-al">Datum besluit: 25 maart 2019</text:p>
            <text:p text:style-name="common-al">Startdatum bezwaartermijn: 27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138</text:span><text:line-break/><text:date style:data-style-name="dag" text:fixed="true" text:date-value="2019-03-28"/><text:line-break/><text:date style:data-style-name="jaar" text:fixed="true" text:date-value="2019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38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38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zonnepanelen op een staalconstructie achter een bedrijfspand, Nijverheidsweg 6 te Utrecht,  HZ_WABO-19-0637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8</meta:user-defined>
    <meta:user-defined meta:name="OVERHEIDop.publicationIssue">74138</meta:user-defined>
    <meta:user-defined meta:name="OVERHEIDop.GmbID/DC.identifier">gmb-2019-7413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