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condensoren op het dak van een foodcenter, Damstraat 58 te Utrecht, HZ_WABO-19-098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58 te Utrecht</text:span>
          </text:p>
            <text:p text:style-name="common-al">HZ_WABO-19-09842</text:p>
            <text:p text:style-name="common-al">Toelichting: het plaatsen van condensoren op het dak van een foodcenter</text:p>
            <text:p text:style-name="common-al">Datum ontvangst aanvraag: 25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4125</text:span><text:line-break/><text:date style:data-style-name="dag" text:fixed="true" text:date-value="2019-03-28"/><text:line-break/><text:date style:data-style-name="jaar" text:fixed="true" text:date-value="2019-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4125</text:span><text:date style:data-style-name="nicedate" text:fixed="true" text:date-value="2019-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4125</text:span><text:date style:data-style-name="nicedate" text:fixed="true" text:date-value="2019-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condensoren op het dak van een foodcenter, Damstraat 58 te Utrecht, HZ_WABO-19-0984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8</meta:user-defined>
    <meta:user-defined meta:name="OVERHEIDop.publicationIssue">74125</meta:user-defined>
    <meta:user-defined meta:name="OVERHEIDop.GmbID/DC.identifier">gmb-2019-7412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W 5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5880</meta:user-defined>
    <meta:user-defined meta:name="OVERHEID.EPSG28992/DC.spatial">135540.42 456032.27</meta:user-defined>
    <meta:user-defined meta:name="OVERHEIDop.versieInformatie"/>
  </office:meta>
</office:document-meta>
</file>