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Van Imhoffstraat 49 te Utrecht,  HZ_WABO-18-420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Imhoffstraat 49 te Utrecht</text:p>
            <text:p text:style-name="common-al">HZ_WABO-18-42082</text:p>
            <text:p text:style-name="common-al">Toelichting: het bouwen van een dakopbouw op een woning</text:p>
            <text:p text:style-name="common-al">Datum besluit: 25 maart 2019</text:p>
            <text:p text:style-name="common-al">Startdatum bezwaartermijn: 27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4124</text:span><text:line-break/><text:date style:data-style-name="dag" text:fixed="true" text:date-value="2019-03-28"/><text:line-break/><text:date style:data-style-name="jaar" text:fixed="true" text:date-value="2019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24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4124</text:span><text:date style:data-style-name="nicedate" text:fixed="true" text:date-value="2019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een woning, Van Imhoffstraat 49 te Utrecht,  HZ_WABO-18-4208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8</meta:user-defined>
    <meta:user-defined meta:name="OVERHEIDop.publicationIssue">74124</meta:user-defined>
    <meta:user-defined meta:name="OVERHEIDop.GmbID/DC.identifier">gmb-2019-7412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V 49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36.22 456027.23</meta:user-defined>
    <meta:user-defined meta:name="OVERHEIDop.versieInformatie"/>
  </office:meta>
</office:document-meta>
</file>