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tijdelijk (10 jaar) vestigen van een kleine bierbrouwerij, Nijverheidsweg 6 te Utrecht,  HZ_WABO-19-016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weg 6 te Utrecht</text:p>
            <text:p text:style-name="common-al">HZ_WABO-19-01639</text:p>
            <text:p text:style-name="common-al">Toelichting: het tijdelijk (10 jaar) vestigen van een kleine bierbrouwerij</text:p>
            <text:p text:style-name="common-al">Datum besluit: 25 maart 2019</text:p>
            <text:p text:style-name="common-al">Startdatum bezwaartermijn: 27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4121</text:span><text:line-break/><text:date style:data-style-name="dag" text:fixed="true" text:date-value="2019-03-28"/><text:line-break/><text:date style:data-style-name="jaar" text:fixed="true" text:date-value="2019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121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121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tijdelijk (10 jaar) vestigen van een kleine bierbrouwerij, Nijverheidsweg 6 te Utrecht,  HZ_WABO-19-0163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8</meta:user-defined>
    <meta:user-defined meta:name="OVERHEIDop.publicationIssue">74121</meta:user-defined>
    <meta:user-defined meta:name="OVERHEIDop.GmbID/DC.identifier">gmb-2019-7412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AM 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27.94 456987.24</meta:user-defined>
    <meta:user-defined meta:name="OVERHEIDop.versieInformatie"/>
  </office:meta>
</office:document-meta>
</file>