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vangen van de kozijnen in de voorgevel, Groeneweg 92-94 te Utrecht,  HZ_WABO-19-048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eg 92-94 te Utrecht</text:p>
            <text:p text:style-name="common-al">HZ_WABO-19-04818</text:p>
            <text:p text:style-name="common-al">Toelichting: het vervangen van de kozijnen in de voorgevel</text:p>
            <text:p text:style-name="common-al">Datum besluit: 25 maart 2019</text:p>
            <text:p text:style-name="common-al">Startdatum bezwaartermijn: 27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110</text:span><text:line-break/><text:date style:data-style-name="dag" text:fixed="true" text:date-value="2019-03-28"/><text:line-break/><text:date style:data-style-name="jaar" text:fixed="true" text:date-value="2019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10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10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vervangen van de kozijnen in de voorgevel, Groeneweg 92-94 te Utrecht,  HZ_WABO-19-048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8</meta:user-defined>
    <meta:user-defined meta:name="OVERHEIDop.publicationIssue">74110</meta:user-defined>
    <meta:user-defined meta:name="OVERHEIDop.GmbID/DC.identifier">gmb-2019-7411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VH 94</meta:user-defined>
    <meta:user-defined meta:name="OVERHEID.PostcodeHuisnummer/OVERHEIDop.postcodeHuisnummer">3531VH 9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667.04 455834.4</meta:user-defined>
    <meta:user-defined meta:name="OVERHEID.EPSG28992/DC.spatial">134667.08 455835.82</meta:user-defined>
    <meta:user-defined meta:name="OVERHEIDop.versieInformatie"/>
  </office:meta>
</office:document-meta>
</file>