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wijizgen van het bankenplan van een kerk en het maken van een toiletgroep, Kanaalstraat 200 te Utrecht, HZ_WABO-18-30152</text:p>
      <text:section text:name="zakelijke-mededeling_id1-3-2" text:style-name="zakelijke-mededeling">
        <text:section text:name="zakelijke-mededeling-tekst_id1-3-2-1" text:style-name="zakelijke-mededeling-tekst">
          <text:section text:name="tekst_id1-3-2-1-1" text:style-name="tekst">
            <text:p text:style-name="common-al">Kanaalstraat 200 te Utrecht</text:p>
            <text:p text:style-name="common-al">HZ_WABO-18-30152</text:p>
            <text:p text:style-name="common-al">Toelichting: het wijizgen van het bankenplan van een kerk en het maken van een toiletgroep</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4068</text:span><text:line-break/><text:date style:data-style-name="dag" text:fixed="true" text:date-value="2019-03-28"/><text:line-break/><text:date style:data-style-name="jaar" text:fixed="true" text:date-value="2019-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4068</text:span><text:date style:data-style-name="nicedate" text:fixed="true" text:date-value="2019-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4068</text:span><text:date style:data-style-name="nicedate" text:fixed="true" text:date-value="2019-03-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luit omgevingsvergunning, het wijizgen van het bankenplan van een kerk en het maken van een toiletgroep, Kanaalstraat 200 te Utrecht, HZ_WABO-18-3015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8</meta:user-defined>
    <meta:user-defined meta:name="OVERHEIDop.publicationIssue">74068</meta:user-defined>
    <meta:user-defined meta:name="OVERHEIDop.GmbID/DC.identifier">gmb-2019-74068</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CR 200a</meta:user-defined>
    <meta:user-defined meta:name="OVERHEIDgvop.Informatietype/DC.type">Beschikkingen | afhandeling</meta:user-defined>
    <meta:user-defined meta:name="OVERHEID.Gemeente/OVERHEID.authority">Utrecht</meta:user-defined>
    <meta:user-defined meta:name="OVERHEID.Gemeente/DCTERMS.publisher">Utrecht</meta:user-defined>
    <meta:user-defined meta:name="OVERHEID.EPSG28992/DC.spatial">135046.42 455876.83</meta:user-defined>
    <meta:user-defined meta:name="OVERHEIDop.versieInformatie"/>
  </office:meta>
</office:document-meta>
</file>