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NIENKE VAN HICHTUMWEG TEGENOVER 10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Nienke van Hichtumweg tegenover 109 te Heerenveen  (20-03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1553</text:span><text:line-break/><text:date style:data-style-name="dag" text:fixed="true" text:date-value="2019-03-27"/><text:line-break/><text:date style:data-style-name="jaar" text:fixed="true" text:date-value="2019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1553</text:span><text:date style:data-style-name="nicedate" text:fixed="true" text:date-value="2019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1553</text:span><text:date style:data-style-name="nicedate" text:fixed="true" text:date-value="2019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NIENKE VAN HICHTUMWEG TEGENOVER 109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7</meta:user-defined>
    <meta:user-defined meta:name="OVERHEIDop.publicationIssue">71553</meta:user-defined>
    <meta:user-defined meta:name="OVERHEIDop.GmbID/DC.identifier">gmb-2019-71553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8SJ 109</meta:user-defined>
    <meta:user-defined meta:name="OVERHEIDop.woonplaats">Heerenveen</meta:user-defined>
    <meta:user-defined meta:name="OVERHEIDop.straatnaam">Nienke van Hichtumw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2928 552919</meta:user-defined>
    <meta:user-defined meta:name="OVERHEIDop.versieInformatie"/>
  </office:meta>
</office:document-meta>
</file>