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Pieter Bothstraat 19 te Utrecht, HZ_WABO-19-095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ieter Bothstraat 19 te Utrecht</text:span>
          </text:p>
            <text:p text:style-name="common-al">HZ_WABO-19-09524</text:p>
            <text:p text:style-name="common-al">Toelichting: het bouwen van een derde bouwlaag</text:p>
            <text:p text:style-name="common-al">Datum ontvangst aanvraag: 22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1040</text:span><text:line-break/><text:date style:data-style-name="dag" text:fixed="true" text:date-value="2019-03-26"/><text:line-break/><text:date style:data-style-name="jaar" text:fixed="true" text:date-value="2019-03-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1040</text:span><text:date style:data-style-name="nicedate" text:fixed="true" text:date-value="2019-03-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1040</text:span><text:date style:data-style-name="nicedate" text:fixed="true" text:date-value="2019-03-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erde bouwlaag, Pieter Bothstraat 19 te Utrecht, HZ_WABO-19-09524</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26</meta:user-defined>
    <meta:user-defined meta:name="OVERHEIDop.publicationIssue">71040</meta:user-defined>
    <meta:user-defined meta:name="OVERHEIDop.GmbID/DC.identifier">gmb-2019-71040</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GX 17</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5324</meta:user-defined>
    <meta:user-defined meta:name="OVERHEID.EPSG28992/DC.spatial">135101.84 455797.87</meta:user-defined>
    <meta:user-defined meta:name="OVERHEIDop.versieInformatie"/>
  </office:meta>
</office:document-meta>
</file>