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toevoegen van winkel-ondersteunende horeca bij een winkel, Damstraat 2 te Utrecht,  HZ_WABO-19-037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mstraat 2 te Utrecht</text:p>
            <text:p text:style-name="common-al">HZ_WABO-19-03718</text:p>
            <text:p text:style-name="common-al">Toelichting: het toevoegen van winkel-ondersteunende horeca bij een winkel</text:p>
            <text:p text:style-name="common-al">Datum besluit: 21 maart 2019</text:p>
            <text:p text:style-name="common-al">Startdatum bezwaartermijn: 23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0733</text:span><text:line-break/><text:date style:data-style-name="dag" text:fixed="true" text:date-value="2019-03-26"/><text:line-break/><text:date style:data-style-name="jaar" text:fixed="true" text:date-value="2019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0733</text:span><text:date style:data-style-name="nicedate" text:fixed="true" text:date-value="2019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0733</text:span><text:date style:data-style-name="nicedate" text:fixed="true" text:date-value="2019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toevoegen van winkel-ondersteunende horeca bij een winkel, Damstraat 2 te Utrecht,  HZ_WABO-19-0371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6</meta:user-defined>
    <meta:user-defined meta:name="OVERHEIDop.publicationIssue">70733</meta:user-defined>
    <meta:user-defined meta:name="OVERHEIDop.GmbID/DC.identifier">gmb-2019-70733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BV 2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594.5 455861.52</meta:user-defined>
    <meta:user-defined meta:name="OVERHEIDop.versieInformatie"/>
  </office:meta>
</office:document-meta>
</file>