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plaatsen van een nieuwe kozijnen en het wijzigen naar onzelfstandige bewoning, Kanaalstraat 225-225 BS te Utrecht, HZ_WABO-19-0919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anaalstraat 225-225 BS te Utrecht</text:span>
          </text:p>
            <text:p text:style-name="common-al">HZ_WABO-19-09198</text:p>
            <text:p text:style-name="common-al">Toelichting: het plaatsen van een nieuwe kozijnen en het wijzigen naar onzelfstandige bewoning</text:p>
            <text:p text:style-name="common-al">Datum ontvangst aanvraag: 20 maart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69817</text:span><text:line-break/><text:date style:data-style-name="dag" text:fixed="true" text:date-value="2019-03-25"/><text:line-break/><text:date style:data-style-name="jaar" text:fixed="true" text:date-value="2019-03-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69817</text:span><text:date style:data-style-name="nicedate" text:fixed="true" text:date-value="2019-03-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69817</text:span><text:date style:data-style-name="nicedate" text:fixed="true" text:date-value="2019-03-2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plaatsen van een nieuwe kozijnen en het wijzigen naar onzelfstandige bewoning, Kanaalstraat 225-225 BS te Utrecht, HZ_WABO-19-09198</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25</meta:user-defined>
    <meta:user-defined meta:name="OVERHEIDop.publicationIssue">69817</meta:user-defined>
    <meta:user-defined meta:name="OVERHEIDop.GmbID/DC.identifier">gmb-2019-69817</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HN 5</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Aanvraagdocument  publiceerbaar-A|exb-2019-15186</meta:user-defined>
    <meta:user-defined meta:name="OVERHEID.EPSG28992/DC.spatial">134937.9 455885.84</meta:user-defined>
    <meta:user-defined meta:name="OVERHEID.EPSG28992/DC.spatial">134936.56 455885.79</meta:user-defined>
    <meta:user-defined meta:name="OVERHEIDop.versieInformatie"/>
  </office:meta>
</office:document-meta>
</file>